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4D8000006DA2EE75D4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Obraz1" text:anchor-type="char" svg:x="-2cm" svg:y="-2cm" svg:width="20.997cm" svg:height="29.7cm" draw:z-index="0"><draw:image xlink:href="Pictures/10000001000004D8000006DA2EE75D4D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0T18:46:37.600127700</meta:creation-date>
    <dc:date>2026-08-20T18:47:11.469951200</dc:date>
    <meta:editing-duration>PT34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26.2.5.2$Windows_X86_64 LibreOffice_project/cd7284b4cbbfeb507e630c1aac019f4157393acb</meta:generator>
  </office:meta>
</office:document-meta>
</file>